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0430f7b934297fd04d7cd6e5009b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"/><text:bookmark-start text:name="__RefHeading___tobias_stoeber_1"/><text:bookmark-start text:name="tobias_stoeber"/>Tobias Stöber<text:bookmark-end text:name="__RefHeading___tobias_stoeber_1"/><text:bookmark-end text:name="tobias_stoeber"/></text:h>
      <text:h text:style-name="Heading_20_1" text:outline-level="1"><text:bookmark-start text:name="__RefHeading___meine_lug-visitenkarte_2"/><text:bookmark-start text:name="meine_lug-visitenkarte"/>Meine LUG-Visitenkarte ...<text:bookmark-end text:name="__RefHeading___meine_lug-visitenkarte_2"/><text:bookmark-end text:name="meine_lug-visitenkarte"/></text:h>
      <text:p text:style-name="Text_20_body">Willkommen auf meiner Visitenkarten-Seite bei der LUG WR!</text:p>
      <text:h text:style-name="Heading_20_2" text:outline-level="2"><text:bookmark-start text:name="__RefHeading___ueber_mich_3"/><text:bookmark-start text:name="ueber_mich"/>Über mich ...<text:bookmark-end text:name="__RefHeading___ueber_mich_3"/><text:bookmark-end text:name="ueber_mich"/></text:h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draw:frame draw:style-name="mediacenter" draw:name="tosty 2019/08 Legend" text:anchor-type="paragraph" draw:z-index="0" svg:width="6.6145833333333cm"><draw:text-box><text:p text:style-name="legendcenter"><draw:frame draw:style-name="mediacenter" draw:name="tosty 2019/08" text:anchor-type="paragraph" draw:z-index="0" svg:width="6.6145833333333cm" svg:height="6.7997916666667cm"><draw:image xlink:href="Pictures/5c0430f7b934297fd04d7cd6e5009b9a.png" xlink:type="simple" xlink:show="embed" xlink:actuate="onLoad"/></draw:frame>tosty 2019/08</text:p></draw:text-box></draw:frame></text:p>
          </table:table-cell>
          <table:table-cell office:value-type="string" table:style-name="PluginODTAutoStyle_TableCell_5"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  Name: </text:p>
                </table:table-cell>
                <table:table-cell office:value-type="string" table:style-name="tablecell">
                  <text:p text:style-name="tablealignleft"> Tobias Stöber </text:p>
                </table:table-cell>
              </table:table-row>
              <table:table-row>
                <table:table-cell office:value-type="string" table:style-name="tableheader">
                  <text:p text:style-name="Table_20_Heading">  dabei seit: </text:p>
                </table:table-cell>
                <table:table-cell office:value-type="string" table:style-name="tablecell">
                  <text:p text:style-name="tablealignleft"> ... 1999? ... </text:p>
                </table:table-cell>
              </table:table-row>
              <table:table-row>
                <table:table-cell office:value-type="string" table:style-name="tableheader">
                  <text:p text:style-name="Table_20_Heading">  wohnt in: </text:p>
                </table:table-cell>
                <table:table-cell office:value-type="string" table:style-name="tablecell">
                  <text:p text:style-name="tablealignleft"> Wernigerode </text:p>
                </table:table-cell>
              </table:table-row>
              <table:table-row>
                <table:table-cell office:value-type="string" table:style-name="tableheader">
                  <text:p text:style-name="Table_20_Heading">  arbeitet in: </text:p>
                </table:table-cell>
                <table:table-cell office:value-type="string" table:style-name="tablecell">
                  <text:p text:style-name="tablealignleft"> Halberstadt </text:p>
                </table:table-cell>
              </table:table-row>
              <table:table-row>
                <table:table-cell office:value-type="string" table:style-name="tableheader">
                  <text:p text:style-name="Table_20_Heading">  Tätigkeit: </text:p>
                </table:table-cell>
                <table:table-cell office:value-type="string" table:style-name="tablecell">
                  <text:p text:style-name="tablealignleft"> IT-Systemadministrator </text:p>
                </table:table-cell>
              </table:table-row>
              <table:table-row>
                <table:table-cell office:value-type="string" table:style-name="tableheader">
                  <text:p text:style-name="Table_20_Heading">  Linux seit: </text:p>
                </table:table-cell>
                <table:table-cell office:value-type="string" table:style-name="tablecell">
                  <text:p text:style-name="tablealignleft"> 1994/95 (Slackware) </text:p>
                </table:table-cell>
              </table:table-row>
              <table:table-row>
                <table:table-cell office:value-type="string" table:style-name="tableheader">
                  <text:p text:style-name="Table_20_Heading">  Distribution: </text:p>
                </table:table-cell>
                <table:table-cell office:value-type="string" table:style-name="tablecell">
                  <text:p text:style-name="tablealignleft"> aktuell Linux Mint, generell eher debian-/ubuntu-artige Distros </text:p>
                </table:table-cell>
              </table:table-row>
              <table:table-row>
                <table:table-cell office:value-type="string" table:style-name="tableheader">
                  <text:p text:style-name="Table_20_Heading">  Interessen: </text:p>
                </table:table-cell>
                <table:table-cell office:value-type="string" table:style-name="tablecell">
                  <text:p text:style-name="tablealignleft"> Programmierung, Basteleien mit dem Raspi &amp; Co., ... </text:p>
                </table:table-cell>
              </table:table-row>
              <table:table-row>
                <table:table-cell office:value-type="string" table:style-name="tableheader">
                  <text:p text:style-name="Table_20_Heading">  E-Mail: </text:p>
                </table:table-cell>
                <table:table-cell office:value-type="string" table:style-name="tablecell">
                  <text:p text:style-name="tablealignleft"> <text:a xlink:type="simple" xlink:href="mailto:tobias.stoeber@lug-wr.de" text:style-name="Internet_20_link" text:visited-style-name="Visited_20_Internet_20_Link">tobias.stoeber@lug-wr.de</text:a> </text:p>
                </table:table-cell>
              </table:table-row>
            </table:table>
          </table:table-cell>
        </table:table-row>
      </table:table>
      <text:h text:style-name="Heading_20_3" text:outline-level="3"><text:bookmark-start text:name="__RefHeading___weiter_4"/><text:bookmark-start text:name="weiter"/>... weiter ...<text:bookmark-end text:name="__RefHeading___weiter_4"/><text:bookmark-end text:name="weiter"/></text:h>
      <text:p text:style-name="Text_20_body">Weiter geht es <text:a xlink:type="simple" xlink:href="https://wiki.lug-wr.de/wiki/doku.php?id=user:tstoeber:start" text:style-name="Internet_20_link" text:visited-style-name="Visited_20_Internet_20_Link">hi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</dc:title>
  </office:meta>
</office:document-meta>
</file>