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e303ed3187dc7295f65a1bc57d08bc7.jpeg"/>
  <manifest:file-entry manifest:media-type="image/jpeg" manifest:full-path="Pictures/ed5ead4177b8c65ef60711315478bab7.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ser:sprobst:blog:rpi_zero_also_uhr_mit_wlan_und_camera"/><text:bookmark-start text:name="__RefHeading___rpi_zero_also_uhr_mit_wlan_und_camera_1"/><text:bookmark-start text:name="rpi_zero_also_uhr_mit_wlan_und_camera"/>RPi Zero also Uhr mit WLAN und Camera<text:bookmark-end text:name="__RefHeading___rpi_zero_also_uhr_mit_wlan_und_camera_1"/><text:bookmark-end text:name="rpi_zero_also_uhr_mit_wlan_und_camera"/></text:h>
      <text:p text:style-name="Text_20_body">Seit längerem habe ich ein eine kleinen Zero also Uhr min Raspbian betrieben. Da mir das aktuell halten und sichern immer zu aufwändig war, habe ich das ganze jetzt auf openwrt 19.07.3 umgestellt. 
Das 7 Segment Display wird über i2c angesteuert. Zusätzlich habe ich noch ein Camera Modul als Spielerei mit motioneye hinzugefügt. Das ganze System kommt mit ext4 als Dateisystem, gcc und Python auf schlanke 300MB. Ich mage openwrt! Anbei zwei Bilder. </text:p>
      <text:p text:style-name="Text_20_body"><draw:frame draw:style-name="media" draw:name="0" text:anchor-type="as-char" draw:z-index="0" svg:width="15.875cm" svg:height="11.90625cm"><draw:image xlink:href="Pictures/8e303ed3187dc7295f65a1bc57d08bc7.jpeg" xlink:type="simple" xlink:show="embed" xlink:actuate="onLoad"/></draw:frame></text:p>
      <text:p text:style-name="Text_20_body"><draw:frame draw:style-name="media" draw:name="1" text:anchor-type="as-char" draw:z-index="1" svg:width="15.875cm" svg:height="11.90625cm"><draw:image xlink:href="Pictures/ed5ead4177b8c65ef60711315478bab7.jpeg" xlink:type="simple" xlink:show="embed" xlink:actuate="onLoad"/></draw:frame></text:p>
      <text:p text:style-name="Text_20_body">Inspiriert hat mich ein Stückweit das Oobo Clock Projekt, was lang auf sich warten lassen hat. Mittlerweile ist die Oobo Clock da. Aber die Zero Clock gefällt mir trotzdem bess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user:sprobst:blog:rpi_zero_also_uhr_mit_wlan_und_camera</dc:title>
  </office:meta>
</office:document-meta>
</file>