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ser:sprobst:blog:jitsi_meet_-_konferenzraum"/><text:bookmark-start text:name="__RefHeading___jitsi_meet_-_konferenzraum_1"/><text:bookmark-start text:name="jitsi_meet_-_konferenzraum"/>Jitsi Meet - Konferenzraum<text:bookmark-end text:name="__RefHeading___jitsi_meet_-_konferenzraum_1"/><text:bookmark-end text:name="jitsi_meet_-_konferenzraum"/></text:h>
      <text:p text:style-name="Text_20_body">Aktuell haben wir Jitsi Meet als Konferenzsoftware ausprobiert. Jitsi Meet ist eine Software, die auf mehren OpenSource Komponenten besteht. Die Software wird ausgiebig getestet. Wir setzen die Software in Firmen ein. </text:p>
      <text:h text:style-name="Heading_20_2" text:outline-level="2"><text:bookmark-start text:name="__RefHeading___link_2"/><text:bookmark-start text:name="link"/>Link<text:bookmark-end text:name="__RefHeading___link_2"/><text:bookmark-end text:name="link"/></text:h>
      <text:list text:style-name="List_20_1" text:continue-numbering="false">
        <text:list-item>
          <text:p text:style-name="LastListParagraph_List_20_1_Content_First"> <text:a xlink:type="simple" xlink:href="https://jitsi.org/jitsi-meet/" text:style-name="Internet_20_link" text:visited-style-name="Visited_20_Internet_20_Link">https://jitsi.org/jitsi-meet/</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user:sprobst:blog:jitsi_meet_-_konferenzraum</dc:title>
  </office:meta>
</office:document-meta>
</file>